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ere_do_we_find_scrum_masters"/><text:bookmark-start text:name="__RefHeading___where_do_we_find_scrum_masters_1"/><text:bookmark-start text:name="where_do_we_find_scrum_masters"/>Where Do We Find Scrum Masters?<text:bookmark-end text:name="__RefHeading___where_do_we_find_scrum_masters_1"/><text:bookmark-end text:name="where_do_we_find_scrum_masters"/></text:h>
      <text:p text:style-name="Text_20_body">The Scrum Master is typically sourced from a leadership positions in the organization they are working in. This doesn’t have to be a management position, and in fact that is often a detriment since people sourced this way will often user their command and control power instead of influencing the Team.</text:p>
      <text:p text:style-name="Text_20_body">Potential sources include:</text:p>
      <text:list text:style-name="List_20_1" text:continue-numbering="false">
        <text:list-item>
          <text:p text:style-name="List_20_1_Content_First"> Technical lead on the Team</text:p>
        </text:list-item>
        <text:list-item>
          <text:p text:style-name="List_20_1_Content"> Senior Team person</text:p>
        </text:list-item>
        <text:list-item>
          <text:p text:style-name="List_20_1_Content"> People manager</text:p>
        </text:list-item>
        <text:list-item>
          <text:p text:style-name="List_20_1_Content_Last"> Project manager</text:p>
        </text:list-item>
      </text:list>
      <text:p text:style-name="Text_20_body">A word of warning. Being a Scrum Master means that you also need to step away from being whatever it was you were before your were a Scrum Master. This is often hard to do. For example, if you used to be a Technical Lead on a Team, and now are a Scrum Master, then it will often seem like the easy thing to do is to save this technical issue, just like you used to do as a Technical Lead. This is a trap. Scrum Masters need to look at the whole Team as a system, not just the bits they already know well. While it might seem like the right thing to do, what it really means is that (in this case)</text:p>
      <text:list text:style-name="List_20_1" text:continue-numbering="false">
        <text:list-item>
          <text:p text:style-name="List_20_1_Content_First"> The Team is not learning how to solve these technical problems themselves.</text:p>
        </text:list-item>
        <text:list-item>
          <text:p text:style-name="List_20_1_Content_Last"> Perhaps worse, we are ignoring other aspects of the Team where there are in fact issues to addres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6::08:27</meta:creation-date>
    <dc:creator>Generated</dc:creator>
    <dc:date>2026-09-10T16::08:27</dc:date>
    <dc:language>en-US</dc:language>
    <meta:editing-cycles>1</meta:editing-cycles>
    <meta:editing-duration>PT0S</meta:editing-duration>
    <dc:title>where_do_we_find_scrum_masters</dc:title>
  </office:meta>
</office:document-meta>
</file>