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9d025291ded3d801b6321a319963ef.png"/>
  <manifest:file-entry manifest:media-type="image/png" manifest:full-path="Pictures/6dad1b38f92e99d9be59f8a199abb722.png"/>
  <manifest:file-entry manifest:media-type="image/png" manifest:full-path="Pictures/4d183d1c79837f2f9942a6938a4ad821.png"/>
  <manifest:file-entry manifest:media-type="image/png" manifest:full-path="Pictures/bd2f5e227a7a8b7016a51fea12a36a04.png"/>
  <manifest:file-entry manifest:media-type="image/png" manifest:full-path="Pictures/179401dcc40370320b7117ad6acaec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the_mapping_between_features_and_pi_objectives"/><text:bookmark-start text:name="__RefHeading___what_is_the_mapping_between_features_and_pi_objectives_1"/><text:bookmark-start text:name="what_is_the_mapping_between_features_and_pi_objectives"/>What is the Mapping Between Features and PI Objectives?<text:bookmark-end text:name="__RefHeading___what_is_the_mapping_between_features_and_pi_objectives_1"/><text:bookmark-end text:name="what_is_the_mapping_between_features_and_pi_objectives"/></text:h>
      <text:p text:style-name="Text_20_body">It often seems that when we go through a PI Planning event, that there is confusion as a result of developing PI Objectives and, in particular, how resultant PI Objectives relate to incoming Features. There are a number of standard patterns that you will see: </text:p>
      <text:h text:style-name="Heading_20_2" text:outline-level="2"><text:bookmark-start text:name="__RefHeading___one_features_to_one_pi_objective_normal_2"/><text:bookmark-start text:name="one_features_to_one_pi_objective_normal"/>One Features to One PI Objective (Normal)<text:bookmark-end text:name="__RefHeading___one_features_to_one_pi_objective_normal_2"/><text:bookmark-end text:name="one_features_to_one_pi_objective_normal"/></text:h>
      <text:p text:style-name="Text_20_body"><draw:frame draw:style-name="media" draw:name="0" text:anchor-type="as-char" draw:z-index="0" svg:width="10.583333333333cm" svg:height="8.4236782720825cm"><draw:image xlink:href="Pictures/159d025291ded3d801b6321a319963ef.png" xlink:type="simple" xlink:show="embed" xlink:actuate="onLoad"/></draw:frame></text:p>
      <text:p text:style-name="Text_20_body">Characteristics:</text:p>
      <text:list text:style-name="List_20_1" text:continue-numbering="false">
        <text:list-item>
          <text:p text:style-name="List_20_1_Content_First"> A PI Objective is directly the result of a Feature</text:p>
        </text:list-item>
        <text:list-item>
          <text:p text:style-name="List_20_1_Content"> Feature complete means associated PI Objective is complete</text:p>
        </text:list-item>
        <text:list-item>
          <text:p text:style-name="List_20_1_Content"> PI Objective wording is strongly related to the Feature Business Hypothesis and Acceptance Criteria</text:p>
        </text:list-item>
        <text:list-item>
          <text:p text:style-name="List_20_1_Content"> It’s OK to achieve the PI Objective <text:span text:style-name="Strong_20_Emphasis">without</text:span> completing the related Feature, especially if it means a better way of addressing the business need</text:p>
        </text:list-item>
        <text:list-item>
          <text:p text:style-name="List_20_1_Content"> Recommend: PI Objective lists the Feature ID in the text e.g. (ID 2)</text:p>
        </text:list-item>
        <text:list-item>
          <text:p text:style-name="List_20_1_Content_Last"> Recommend: Feature description lists the PI Objective in the text e.g. (PI Objective 1)</text:p>
        </text:list-item>
      </text:list>
      <text:h text:style-name="Heading_20_2" text:outline-level="2"><text:bookmark-start text:name="__RefHeading___many_features_to_one_pi_objective_normal_3"/><text:bookmark-start text:name="many_features_to_one_pi_objective_normal"/>Many Features to One PI Objective (Normal)<text:bookmark-end text:name="__RefHeading___many_features_to_one_pi_objective_normal_3"/><text:bookmark-end text:name="many_features_to_one_pi_objective_normal"/></text:h>
      <text:p text:style-name="Text_20_body"><draw:frame draw:style-name="media" draw:name="1" text:anchor-type="as-char" draw:z-index="1" svg:width="10.583333333333cm" svg:height="8.7473413094051cm"><draw:image xlink:href="Pictures/6dad1b38f92e99d9be59f8a199abb722.png" xlink:type="simple" xlink:show="embed" xlink:actuate="onLoad"/></draw:frame></text:p>
      <text:p text:style-name="Text_20_body">Characteristics:</text:p>
      <text:list text:style-name="List_20_1" text:continue-numbering="false">
        <text:list-item>
          <text:p text:style-name="List_20_1_Content_First"> A PI Objective is the result of a multiple Features</text:p>
        </text:list-item>
        <text:list-item>
          <text:p text:style-name="List_20_1_Content"> All Features are expected to be complete for the PI Objective to be complete</text:p>
        </text:list-item>
        <text:list-item>
          <text:p text:style-name="List_20_1_Content"> PI Objective wording is a summary of the related to the Feature's Business Hypothesis and Acceptance Criteria</text:p>
        </text:list-item>
        <text:list-item>
          <text:p text:style-name="List_20_1_Content"> It’s OK to achieve the PI Objective <text:span text:style-name="Strong_20_Emphasis">without</text:span> completing the related Features, especially if it means a better way of addressing the business need</text:p>
        </text:list-item>
        <text:list-item>
          <text:p text:style-name="List_20_1_Content"> Recommend: PI Objective lists the Feature ID in the text e.g. (ID 1, 3, N-1)</text:p>
        </text:list-item>
        <text:list-item>
          <text:p text:style-name="List_20_1_Content_Last"> Recommend: Feature description lists the PI Objective in the text e.g. (PI Objective 2)</text:p>
        </text:list-item>
      </text:list>
      <text:h text:style-name="Heading_20_2" text:outline-level="2"><text:bookmark-start text:name="__RefHeading___feature_doesn_t_map_to_pi_objective_normal_4"/><text:bookmark-start text:name="feature_doesn_t_map_to_pi_objective_normal"/>Feature Doesn't Map to PI Objective (Normal)<text:bookmark-end text:name="__RefHeading___feature_doesn_t_map_to_pi_objective_normal_4"/><text:bookmark-end text:name="feature_doesn_t_map_to_pi_objective_normal"/></text:h>
      <text:p text:style-name="Text_20_body"><draw:frame draw:style-name="media" draw:name="2" text:anchor-type="as-char" draw:z-index="2" svg:width="10.583333333333cm" svg:height="8.2266323024055cm"><draw:image xlink:href="Pictures/4d183d1c79837f2f9942a6938a4ad821.png" xlink:type="simple" xlink:show="embed" xlink:actuate="onLoad"/></draw:frame></text:p>
      <text:p text:style-name="Text_20_body">Characteristics:</text:p>
      <text:list text:style-name="List_20_1" text:continue-numbering="false">
        <text:list-item>
          <text:p text:style-name="List_20_1_Content_First"> Some Features won’t be part of the PI Objectives for the Team</text:p>
        </text:list-item>
        <text:list-item>
          <text:p text:style-name="List_20_1_Content"> Features are still expected to be completed, but the Feature is not differentiating in terms of the overall work of the Team</text:p>
        </text:list-item>
        <text:list-item>
          <text:p text:style-name="List_20_1_Content_Last"> Situation is normal because Features often represent KTLO, support, and other activities</text:p>
        </text:list-item>
      </text:list>
      <text:h text:style-name="Heading_20_2" text:outline-level="2"><text:bookmark-start text:name="__RefHeading___pi_objective_is_not_the_result_of_a_feature_normal_5"/><text:bookmark-start text:name="pi_objective_is_not_the_result_of_a_feature_normal"/>PI Objective is not the Result of a Feature (Normal)<text:bookmark-end text:name="__RefHeading___pi_objective_is_not_the_result_of_a_feature_normal_5"/><text:bookmark-end text:name="pi_objective_is_not_the_result_of_a_feature_normal"/></text:h>
      <text:p text:style-name="Text_20_body"><draw:frame draw:style-name="media" draw:name="3" text:anchor-type="as-char" draw:z-index="3" svg:width="10.583333333333cm" svg:height="8.5452264239029cm"><draw:image xlink:href="Pictures/bd2f5e227a7a8b7016a51fea12a36a04.png" xlink:type="simple" xlink:show="embed" xlink:actuate="onLoad"/></draw:frame></text:p>
      <text:p text:style-name="Text_20_body">Characteristics:</text:p>
      <text:list text:style-name="List_20_1" text:continue-numbering="false">
        <text:list-item>
          <text:p text:style-name="List_20_1_Content_First"> Some PI Objectives won’t be the result of a Feature for the Team</text:p>
        </text:list-item>
        <text:list-item>
          <text:p text:style-name="List_20_1_Content"> PI Objective wording helps people not only understand what is to be done (the “what”) but also why it is important (the “so what”)</text:p>
        </text:list-item>
        <text:list-item>
          <text:p text:style-name="List_20_1_Content"> PI Objective is still expected to be completed </text:p>
        </text:list-item>
        <text:list-item>
          <text:p text:style-name="List_20_1_Content_Last"> Situation is normal because some PI Objectives are internal to the Team such as Team improvement items</text:p>
        </text:list-item>
      </text:list>
      <text:h text:style-name="Heading_20_2" text:outline-level="2"><text:bookmark-start text:name="__RefHeading___feature_results_in_multiple_pi_objectives_rare_6"/><text:bookmark-start text:name="feature_results_in_multiple_pi_objectives_rare"/>Feature Results in Multiple PI Objectives (Rare)<text:bookmark-end text:name="__RefHeading___feature_results_in_multiple_pi_objectives_rare_6"/><text:bookmark-end text:name="feature_results_in_multiple_pi_objectives_rare"/></text:h>
      <text:p text:style-name="Text_20_body"><draw:frame draw:style-name="media" draw:name="4" text:anchor-type="as-char" draw:z-index="4" svg:width="10.583333333333cm" svg:height="8.5593085949889cm"><draw:image xlink:href="Pictures/179401dcc40370320b7117ad6acaecee.png" xlink:type="simple" xlink:show="embed" xlink:actuate="onLoad"/></draw:frame></text:p>
      <text:p text:style-name="Text_20_body">Characteristics:</text:p>
      <text:list text:style-name="List_20_1" text:continue-numbering="false">
        <text:list-item>
          <text:p text:style-name="List_20_1_Content_First"> A single Feature results in multiple PI Objectives</text:p>
        </text:list-item>
        <text:list-item>
          <text:p text:style-name="List_20_1_Content"> Feature complete means associated PI Objectives are complete</text:p>
        </text:list-item>
        <text:list-item>
          <text:p text:style-name="List_20_1_Content"> PI Objective wording is typically related to parts of the Feature Acceptance Criteria</text:p>
        </text:list-item>
        <text:list-item>
          <text:p text:style-name="List_20_1_Content"> Situation is rare because usual practice is to split the Feature and do 1 to 1 relationship between Feature and PI Objective</text:p>
        </text:list-item>
        <text:list-item>
          <text:p text:style-name="List_20_1_Content"> Recommend: PI Objective lists the Feature ID in the text e.g. (ID 1)</text:p>
        </text:list-item>
        <text:list-item>
          <text:p text:style-name="List_20_1_Content_Last"> Recommend: Feature description lists the PI Objective in the text e.g. (PI Objective 2, PI Objective 3, PI Objective 4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24:04</meta:creation-date>
    <dc:creator>Generated</dc:creator>
    <dc:date>2026-09-03T05::24:04</dc:date>
    <dc:language>en-US</dc:language>
    <meta:editing-cycles>1</meta:editing-cycles>
    <meta:editing-duration>PT0S</meta:editing-duration>
    <dc:title>what_is_the_mapping_between_features_and_pi_objectives</dc:title>
  </office:meta>
</office:document-meta>
</file>