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integral-concepts.com/statistical-methods-training/spc-and-process-capability" text:style-name="Internet_20_link" text:visited-style-name="Visited_20_Internet_20_Link">STATISTICAL PROCESS CONTROL TRAINING  (SPC)/ PROCESS CAPABILITY</text:a></text:p>
      <text:p text:style-name="Text_20_body"><text:bookmark text:name="start"/>The objective of the Statistical Process Control Training (SPC)/Process Capability curriculum is to provide participants with the analytical tools and methods necessary to:</text:p>
      <text:p text:style-name="Text_20_body">Understand <text:a xlink:type="simple" xlink:href="https://www.integral-concepts.com/statistical-methods-training/spc-and-process-capability" text:style-name="Internet_20_link" text:visited-style-name="Visited_20_Internet_20_Link">SPC</text:a> fundamentals and the importance of reducing variation
Implement control charting in order to assess process stability
Interpret control chart signals and implement appropriate reaction plans
Determine appropriate sampling plans and sample sizes
Assess process capability training (for normal and non-normal data)
Apply charting techniques for short production runs
Apply charting methods where multiple sources of variation may exist (e.g. multiple cavities, filling heads)
Apply SPC for naturally trending data (e.g. due to tool wear)
Determine the appropriate type of chart for a given process
Avoid common misapplications of <text:a xlink:type="simple" xlink:href="https://www.integral-concepts.com/statistical-methods-training/spc-and-process-capability" text:style-name="Internet_20_link" text:visited-style-name="Visited_20_Internet_20_Link">SPC</text:a> in practice</text:p>
      <text:h text:style-name="Heading_20_1" text:outline-level="1"><text:bookmark-start text:name="__RefHeading___apologies_1"/><text:bookmark-start text:name="apologies"/>Apologies<text:bookmark-end text:name="__RefHeading___apologies_1"/><text:bookmark-end text:name="apologies"/></text:h>
      <text:p text:style-name="Text_20_body">In general, when people publish information they try to focus the message - just do this - and skip the thinking process.</text:p>
      <text:p text:style-name="Text_20_body">For me the thinking is probably more important than the practice. In other words it is more important that I understand the “why” and that the “why” makes sense. As a result some of these pages are “thinking pieces” more than focussed marketing messages, but then this is more a personal knowledge repository than it is a marketing piec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If you are offended by pages that are not short, succinct and straight to the point, then you probably want to go somewhere else:-)</text:p></table:table-cell></table:table-row></table:table></draw:text-box></draw:frame></text:p>
      <text:h text:style-name="Heading_20_1" text:outline-level="1"><text:bookmark-start text:name="__RefHeading___content_2"/><text:bookmark-start text:name="content"/>Content<text:bookmark-end text:name="__RefHeading___content_2"/><text:bookmark-end text:name="content"/></text:h>
      <text:p text:style-name="Text_20_body"><text:a xlink:type="simple" xlink:href="https://www.integral-concepts.com/statistical-methods-training/spc-and-process-capability" text:style-name="Internet_20_link" text:visited-style-name="Visited_20_Internet_20_Link">**SEMINAR CONTENT (3 DAYS)**</text:a></text:p>
      <text:p text:style-name="Text_20_body"><text:span text:style-name="Strong_20_Emphasis">1.Variation Fundamentals</text:span>
Concept of Variation
The Normal Distribution</text:p>
      <text:p text:style-name="Text_20_body"><text:span text:style-name="Strong_20_Emphasis">2.Control Chart Concepts/Examples</text:span>
Control Limits vs. Specification Limits
Definition of Control/Stability
Definition of Quality
Sources of Variation</text:p>
      <text:p text:style-name="Text_20_body"><text:span text:style-name="Strong_20_Emphasis">3.Process Capability Concepts</text:span>
Quality Control vs. Process Control
Basic Statistics
Individuals, Averages, and the Central Limit Theorem
Control Charts
Constructing Charts (Variable Data)
Xbar/R , Xbar/S, I-MR Charts
Chart Signals for Special Causes
Interpreting Charts
Type I and Type II Errors
Recomputing Control Limits
Sampling Procedures and Frequency
Rational Samples
Chart Sensitivity / Sample Size
Determining Appropriate Sample Sizes
Control Chart Selection
Process Capability
Stability vs. Capability
Types of Capability Assessments
Estimating PPM / Proportion Defective
The Standard Normal (Z Values)
Capability Indices: Cp, Cpk, Pp, Ppk
Interpreting Indices
Process Capability for Non-Normal Data (Overview)</text:p>
      <text:p text:style-name="Text_20_body"><text:span text:style-name="Strong_20_Emphasis">4.Specialized Charts</text:span>
Short Run Charts
Within/Between Charts (Multiple Locations)
CUSUM Charts
Trending Charts
Charts for Attribute Data
<text:span text:style-name="Strong_20_Emphasis">WHY ONLINE SPC TRAINING COURSE IMPORTANT?</text:span></text:p>
      <text:p text:style-name="Text_20_body"><text:a xlink:type="simple" xlink:href="https://www.integral-concepts.com/statistical-methods-training/spc-and-process-capability" text:style-name="Internet_20_link" text:visited-style-name="Visited_20_Internet_20_Link">Statistical Process Control</text:a> training course is a method that enables manufacturers to prevent problems and to control their production processes.  Unfortunately, it is often applied incorrectly, and the potential benefits are not realized.</text:p>
      <text:p text:style-name="Text_20_body">When applied properly, SPC identifies changes to a process.  These can be changes that are still within specification—but are statistically different than where the process was previously running.   By identifying the changes, personnel can identify what caused the change and potentially improve the process or prevent the production of inferior products.</text:p>
      <text:p text:style-name="Text_20_body">SPC charts can quickly detect increases or decreases in variation, and variation is arguably the biggest problem manufacturers face.  If variation decreases, personnel can identify the causes and sustain the improvement.  If variation increases, personnel can identify the issue long before parts are scrapped or customers complain.</text:p>
      <text:p text:style-name="Text_20_body">This course teaches participants the fundamental concepts and methods needed to establish effective control charts and estimate process capability.  In addition to learning traditional control charts (e.g. xbar, r/s), participants will be exposed to other useful charts for handling multiple sources of variation (within/between) and short production runs.  Practical aspects of implementing SPC on the shop floor are also discussed.
<text:span text:style-name="Strong_20_Emphasis">TYPICAL ATTENDEES:</text:span><text:a xlink:type="simple" xlink:href="https://www.integral-concepts.com/statistical-methods-training/spc-and-process-capability/" text:style-name="Internet_20_link" text:visited-style-name="Visited_20_Internet_20_Link">https://www.integral-concepts.com/statistical-methods-training/spc-and-process-capability/</text:a>
Quality &amp; Process Engineers
Quality Technicians
SPC Supervisors
Production Supervisors
Personnel involved in process development and validation
Laboratory Personnel
Manufacturing/Operations Personnel
Process Improvement Personnel
Supplier Quality Personnel
Six Sigma Professionals
<text:a xlink:type="simple" xlink:href="https://www.integral-concepts.com/statistical-methods-training/spc-and-process-capability/" text:style-name="Internet_20_link" text:visited-style-name="Visited_20_Internet_20_Link">**COMPANY INFO**</text:a>
<text:a xlink:type="simple" xlink:href="https://www.integral-concepts.com/statistical-methods-training/spc-and-process-capability/" text:style-name="Internet_20_link" text:visited-style-name="Visited_20_Internet_20_Link">Integral Concepts, Inc.</text:a>
P.O. Box 251652
West Bloomfield, MI 48325
Phone: 248-884-2276
info@integral-concepts.com</text:p>
      <text:h text:style-name="Heading_20_3" text:outline-level="3"><text:bookmark-start text:name="__RefHeading___spaces_3"/><text:bookmark-start text:name="spaces"/>Spaces<text:bookmark-end text:name="__RefHeading___spaces_3"/><text:bookmark-end text:name="spaces"/></text:h>
      <text:list text:style-name="List_20_1" text:continue-numbering="false">
        <text:list-item>
          <text:p text:style-name="List_20_1_Content_First"> <text:a xlink:type="simple" xlink:href="http://www.hanssamios.com/dokuwiki/start" text:style-name="Internet_20_link" text:visited-style-name="Visited_20_Internet_20_Link">Initial Start</text:a> - basic knowledge base - this page</text:p>
        </text:list-item>
        <text:list-item>
          <text:p text:style-name="List_20_1_Content_Last"> <text:a xlink:type="simple" xlink:href="https://www.hanssamios.com/dokuwiki/blog:start" text:style-name="Internet_20_link" text:visited-style-name="Visited_20_Internet_20_Link">Blog</text:a></text:p>
        </text:list-item>
      </text:list>
      <text:p text:style-name="Text_20_body"><text:a xlink:type="simple" xlink:href="https://www.integral-concepts.com/statistical-methods-training/spc-and-process-capability/" text:style-name="Internet_20_link" text:visited-style-name="Visited_20_Internet_20_Link">==== General ====</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31:11</meta:creation-date>
    <dc:creator>Generated</dc:creator>
    <dc:date>2026-09-12T17::31:11</dc:date>
    <dc:language>en-US</dc:language>
    <meta:editing-cycles>1</meta:editing-cycles>
    <meta:editing-duration>PT0S</meta:editing-duration>
    <dc:title>start</dc:title>
  </office:meta>
</office:document-meta>
</file>