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e09abe1b02d22c53fc9900697420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rum_at_scale_by_jeff_sutherland"/><text:bookmark-start text:name="__RefHeading___scrum_at_scale_by_jeff_sutherland_1"/><text:bookmark-start text:name="scrum_at_scale_by_jeff_sutherland"/>"Scrum at Scale" by Jeff Sutherland<text:bookmark-end text:name="__RefHeading___scrum_at_scale_by_jeff_sutherland_1"/><text:bookmark-end text:name="scrum_at_scale_by_jeff_sutherland"/></text:h>
      <text:h text:style-name="Heading_20_1" text:outline-level="1"><text:bookmark-start text:name="__RefHeading___premise_2"/><text:bookmark-start text:name="premise"/>Premise<text:bookmark-end text:name="__RefHeading___premise_2"/><text:bookmark-end text:name="premise"/></text:h>
      <text:p text:style-name="Text_20_body">Jeff Sutherland on Scrum at Scale at GOTO Conference in Amsterdam in 2015.</text:p>
      <text:p text:style-name="Text_20_body">While this has the same title as other Webinars, this one was pretty useful in that it described a lot more what management needed to do and how to organize.</text:p>
      <text:h text:style-name="Heading_20_1" text:outline-level="1"><text:bookmark-start text:name="__RefHeading___presenters_3"/><text:bookmark-start text:name="presenters"/>Presenters<text:bookmark-end text:name="__RefHeading___presenters_3"/><text:bookmark-end text:name="presenters"/></text:h>
      <text:p text:style-name="Text_20_body">Jeff Sutherland</text:p>
      <text:h text:style-name="Heading_20_1" text:outline-level="1"><text:bookmark-start text:name="__RefHeading___learning_actions_4"/><text:bookmark-start text:name="learning_actions"/>Learning / Actions<text:bookmark-end text:name="__RefHeading___learning_actions_4"/><text:bookmark-end text:name="learning_actions"/></text:h>
      <text:list text:style-name="List_20_1" text:continue-numbering="false">
        <text:list-item>
          <text:p text:style-name="List_20_1_Content_First"> Idea – two operating systems in org – new one for innovation, not same system</text:p>
        </text:list-item>
        <text:list-item>
          <text:p text:style-name="List_20_1_Content"> Idea – test driven development to improve traceability.</text:p>
        </text:list-item>
        <text:list-item>
          <text:p text:style-name="List_20_1_Content"> Idea – move organization from pathological or bureaucratic organization to Generative organization with focus on mission, everything subordinated to good performance, look for basic problems in the system</text:p>
        </text:list-item>
        <text:list-item>
          <text:p text:style-name="List_20_1_Content"> Idea – “leadership refractors organization”</text:p>
        </text:list-item>
        <text:list-item>
          <text:p text:style-name="List_20_1_Content"> Idea – meta-scrum – Output is aligned product backlog. Gathering of key stakeholders, leadership, and product owners</text:p>
        </text:list-item>
        <text:list-item>
          <text:p text:style-name="List_20_1_Content_Last"> Document role of management</text:p>
        </text:list-item>
      </text:list>
      <text:p text:style-name="Text_20_body">Thing I think this misses a little is the idea that management is “responsible for the system.” It is implied by expected actions but does not seem to state it explicitly.</text:p>
      <text:h text:style-name="Heading_20_1" text:outline-level="1"><text:bookmark-start text:name="__RefHeading___materials_5"/><text:bookmark-start text:name="materials"/>Materials<text:bookmark-end text:name="__RefHeading___materials_5"/><text:bookmark-end text:name="materials"/></text:h>
      <text:p text:style-name="Text_20_body">Video <text:a xlink:type="simple" xlink:href="https://www.youtube.com/watch?v=qEqrESsNWYs&amp;feature=share" text:style-name="Internet_20_link" text:visited-style-name="Visited_20_Internet_20_Link">Scrum at Scale</text:a></text:p>
      <text:p text:style-name="Text_20_body">References</text:p>
      <text:list text:style-name="List_20_1" text:continue-numbering="false">
        <text:list-item>
          <text:p text:style-name="List_20_1_Content_First"> Book – HBR Press 2014. John Kotter “Accelerate” (XLR8)</text:p>
        </text:list-item>
        <text:list-item>
          <text:p text:style-name="List_20_1_Content"> <text:a xlink:type="simple" xlink:href="https://hbr.org/2015/01/building-a-software-start-up-inside-ge" text:style-name="Internet_20_link" text:visited-style-name="Visited_20_Internet_20_Link">https://hbr.org/2015/01/building-a-software-start-up-inside-ge</text:a></text:p>
        </text:list-item>
        <text:list-item>
          <text:p text:style-name="List_20_1_Content"> <text:a xlink:type="simple" xlink:href="https://hbr.org/2014/04/how-ge-applies-lean-startup-practices" text:style-name="Internet_20_link" text:visited-style-name="Visited_20_Internet_20_Link">https://hbr.org/2014/04/how-ge-applies-lean-startup-practices</text:a></text:p>
        </text:list-item>
        <text:list-item>
          <text:p text:style-name="List_20_1_Content_Last"> Book “Lean Enterprise” Jez Humble</text:p>
        </text:list-item>
      </text:list>
      <text:h text:style-name="Heading_20_1" text:outline-level="1"><text:bookmark-start text:name="__RefHeading___notes_6"/><text:bookmark-start text:name="notes"/>Notes<text:bookmark-end text:name="__RefHeading___notes_6"/><text:bookmark-end text:name="notes"/></text:h>
      <text:p text:style-name="Text_20_body">So many people to get so little done</text:p>
      <text:p text:style-name="Text_20_body">Only 20% of people getting to completion / delivery of software at the end of a sprint.</text:p>
      <text:p text:style-name="Text_20_body">If 100% predictability then have zero innovation</text:p>
      <text:p text:style-name="Text_20_body">Two axis chart
Process – follow the rule vs continuous improvement
Design – innovation vs convergent design</text:p>
      <text:p text:style-name="Text_20_body">And you are moving</text:p>
      <text:p text:style-name="Text_20_body">Affects how you scale an organization</text:p>
      <text:p text:style-name="Text_20_body">Defense contractor
How use points to report to government</text:p>
      <text:p text:style-name="Text_20_body">Autodesk
How to raise impediments</text:p>
      <text:p text:style-name="Text_20_body">Spotify
How to achieve a vision in multiple team oriented culture
How release to the customers</text:p>
      <text:p text:style-name="Text_20_body">Agile is “lean” plus “customer collaboration“
Management needs to be retrained to eliminate waste</text:p>
      <text:p text:style-name="Text_20_body">Need to get management agile
Leadership development</text:p>
      <text:p text:style-name="Text_20_body">See chart “modular framework using Scrum”
Product owner flow
Scrum master flow</text:p>
      <text:p text:style-name="Text_20_body">Goes into and goes out of, and process</text:p>
      <text:p text:style-name="Text_20_body">Scrum
How get on Moores Law but applied to software</text:p>
      <text:p text:style-name="Text_20_body">Beginning
Done
Continuous deployment</text:p>
      <text:p text:style-name="Text_20_body">Agile leadership can scale twice the work in half the time</text:p>
      <text:p text:style-name="Text_20_body">At OpenView Venture Partners
Looked at results for all their organizations
Plotted story points produced vs work week
Found max story points was less than 40 hour weeks.
Peak of productivity
Waterfall tended to have longer workweeks, and produced less
Called resultant chart “The Maxwell Curve” after Scott Maxwell, Founder OpenView</text:p>
      <text:p text:style-name="Text_20_body">Note while agree with message, think chart is a bit strange as it implies that teams that work 60 hours per week produce 0 value, which is wrong. I expect they will produce some value, but not as much, and may have some negative effect (as a result of introducing new bugs) but don’t expect it to get to zero with 20 extra hours, based on my own experience.</text:p>
      <text:p text:style-name="Text_20_body">Book – HBR Press 2014. John Kotter “Accelerate” (XLR8)</text:p>
      <text:p text:style-name="Text_20_body">Message need both leadership and management
Two axis- low to high
Management and leadership applied to execs, managers, and employees</text:p>
      <text:p text:style-name="Text_20_body">Low leadership and low management – doomed (eg bellsouth, Nokia)
Low leadership and high management – well run but bureaucratic and unable to change quickly (eg most large successful companies)
High leadership and low management – innovative, energetic and adaptive but chaotic (eg most startups)
High leadership and high management – well run and innovative, energetic and adaptive (eg Spotify, Apple, Google)
Kotter
Build two operating systems
One for existing and one for the new stuff</text:p>
      <text:p text:style-name="Text_20_body">If don’t then you have agile implementation that sucks</text:p>
      <text:p text:style-name="Text_20_body">Read two articles</text:p>
      <text:p text:style-name="Text_20_body"><text:a xlink:type="simple" xlink:href="https://hbr.org/2015/01/building-a-software-start-up-inside-ge" text:style-name="Internet_20_link" text:visited-style-name="Visited_20_Internet_20_Link">https://hbr.org/2015/01/building-a-software-start-up-inside-ge</text:a>
<text:a xlink:type="simple" xlink:href="https://hbr.org/2014/04/how-ge-applies-lean-startup-practices" text:style-name="Internet_20_link" text:visited-style-name="Visited_20_Internet_20_Link">https://hbr.org/2014/04/how-ge-applies-lean-startup-practices</text:a>
Message from traditional development
We want development to Go faster but we still want all the old reports.</text:p>
      <text:p text:style-name="Text_20_body">Book “Lean Enterprise” Jez Humble about innovation at scale</text:p>
      <text:p text:style-name="Text_20_body">Defines 3 types of org. Based on who can provide good safe services.</text:p>
      <text:list text:style-name="List_20_1" text:continue-numbering="false">
        <text:list-item>
          <text:p text:style-name="List_20_1_Content_First"> Pathological – people hoard information to make themselves look better, generates a large amount of fear and threat, look for scapegoats</text:p>
        </text:list-item>
        <text:list-item>
          <text:p text:style-name="List_20_1_Content"> Bureaucratic – protect department, maintain turf, insist on rules, seek justice</text:p>
        </text:list-item>
        <text:list-item>
          <text:p text:style-name="List_20_1_Content_Last"> Generative – focus on mission, everything subordinated to good performance, look for basic problems in the system</text:p>
        </text:list-item>
      </text:list>
      <text:p text:style-name="Text_20_body">Need to become generative</text:p>
      <text:p text:style-name="Text_20_body">Generative organizations can deal with organizational debt
Eg because of dependencies cannot get anything out the door in less than 7 months (Eg Skype)</text:p>
      <text:p text:style-name="Text_20_body">“Spaghetti organizations”</text:p>
      <text:p text:style-name="Text_20_body">Many companies are driven by compliance
Can still do
But need two operating systems</text:p>
      <text:p text:style-name="Text_20_body">Idea – test driven development to improve traceability.</text:p>
      <text:p text:style-name="Text_20_body">CEO changes management roles:</text:p>
      <text:list text:style-name="List_20_1" text:continue-numbering="false">
        <text:list-item>
          <text:p text:style-name="List_20_1_Content_First"> Management coaches teams to self organize and self manage. Managers become leaders</text:p>
        </text:list-item>
        <text:list-item>
          <text:p text:style-name="List_20_1_Content"> teams self organize against prioritized backlog – are teams organized to maximize production</text:p>
        </text:list-item>
        <text:list-item>
          <text:p text:style-name="List_20_1_Content"> leaders create virtual teams that drive CoP across companies</text:p>
        </text:list-item>
        <text:list-item>
          <text:p text:style-name="List_20_1_Content_Last"> leadership refactored organization</text:p>
        </text:list-item>
      </text:list>
      <text:p text:style-name="Text_20_body">Managers become leaders. Role includes:</text:p>
      <text:list text:style-name="List_20_1" text:continue-numbering="false">
        <text:list-item>
          <text:p text:style-name="List_20_1_Content_First"> Provide challenging goals for the teams</text:p>
        </text:list-item>
        <text:list-item>
          <text:p text:style-name="List_20_1_Content"> Create a business plan that works</text:p>
        </text:list-item>
        <text:list-item>
          <text:p text:style-name="List_20_1_Content"> Eliminate organizational debt</text:p>
        </text:list-item>
        <text:list-item>
          <text:p text:style-name="List_20_1_Content"> Orovide all resources a team needs</text:p>
        </text:list-item>
        <text:list-item>
          <text:p text:style-name="List_20_1_Content"> Identify and remove impediments for the teams</text:p>
        </text:list-item>
        <text:list-item>
          <text:p text:style-name="List_20_1_Content"> Know velocity of the teams</text:p>
        </text:list-item>
        <text:list-item>
          <text:p text:style-name="List_20_1_Content"> Remove waste – eliminate technical debt</text:p>
        </text:list-item>
        <text:list-item>
          <text:p text:style-name="List_20_1_Content"> Hold product owners accountable for value delivered per point</text:p>
        </text:list-item>
        <text:list-item>
          <text:p text:style-name="List_20_1_Content_Last"> hold scrum master accountable for process improvement and team happiness</text:p>
        </text:list-item>
      </text:list>
      <text:p text:style-name="Text_20_body">Evolution of organizations</text:p>
      <text:list text:style-name="List_20_1" text:continue-numbering="false">
        <text:list-item>
          <text:p text:style-name="List_20_1_Content_First"> Organizations are becoming smaller 50-150 people</text:p>
        </text:list-item>
        <text:list-item>
          <text:p text:style-name="List_20_1_Content"> And then federated to become multi-billion dollar orgs</text:p>
        </text:list-item>
        <text:list-item>
          <text:p text:style-name="List_20_1_Content"> Each org has own management and financial structure</text:p>
        </text:list-item>
        <text:list-item>
          <text:p text:style-name="List_20_1_Content"> Corporate headquarters becomes small group rolling up financials and working with stakeholders and investors</text:p>
        </text:list-item>
        <text:list-item>
          <text:p text:style-name="List_20_1_Content_Last"> Leadership in federated organizations is lean and executes agile practices</text:p>
        </text:list-item>
      </text:list>
      <text:p text:style-name="Text_20_body">Strategy for scaling</text:p>
      <text:list text:style-name="List_20_1" text:continue-numbering="false">
        <text:list-item>
          <text:p text:style-name="List_20_1_Content_First"> Scale down, not up</text:p>
        </text:list-item>
        <text:list-item>
          <text:p text:style-name="List_20_1_Content"> Scale out</text:p>
        </text:list-item>
        <text:list-item>
          <text:p text:style-name="List_20_1_Content_Last"> Scale in not out – align around the vision</text:p>
        </text:list-item>
      </text:list>
      <text:p text:style-name="Text_20_body">Key to do agile well</text:p>
      <text:p text:style-name="Text_20_body">Form agile action team</text:p>
      <text:p text:style-name="Text_20_body">52% of agile teams cannot deliver on time etc
This is agile in name only</text:p>
      <text:p text:style-name="Text_20_body">See picture <draw:frame draw:style-name="media" draw:name="0" text:anchor-type="as-char" draw:z-index="0" svg:width="7.9375cm" style:rel-width="100%" svg:height="6.2273882113821cm" style:rel-height="scale"><draw:image xlink:href="Pictures/3ce09abe1b02d22c53fc9900697420e5.png" xlink:type="simple" xlink:show="embed" xlink:actuate="onLoad"/></draw:frame></text:p>
      <text:p text:style-name="Text_20_body">Best illustration is from team of teams – mccrystal</text:p>
      <text:p text:style-name="Text_20_body">Stay on top of this else org will self destruct</text:p>
      <text:p text:style-name="Text_20_body">Deal with impediments
Mid management usually stops this</text:p>
      <text:p text:style-name="Text_20_body">At John Deere if a SM hasn’t raised an organizational impediment in three sprints then she is replaced. Interesting idea to surface impediments.</text:p>
      <text:p text:style-name="Text_20_body">Idea – meta-scrum – Output is aligned product backlog
Gathering of key stakeholders, leadership, and product owners
Run by Chief Product Owner
Forum for stakeholders to express preferences and remove blocks
They should not alter product visions between meta-scrums
Allows teams to progress efficiently down single workpath
Help on cadence or ad hoc
Output is aligned product backlog</text:p>
      <text:p text:style-name="Text_20_body">What specifics can action team focus on</text:p>
      <text:list text:style-name="List_20_1" text:continue-numbering="false">
        <text:list-item>
          <text:p text:style-name="List_20_1_Content_First"> Too many projects in pipeline (context switching)</text:p>
        </text:list-item>
        <text:list-item>
          <text:p text:style-name="List_20_1_Content"> everything is top priority</text:p>
        </text:list-item>
        <text:list-item>
          <text:p text:style-name="List_20_1_Content"> pressure to get things done delays projects and reduces quality</text:p>
        </text:list-item>
        <text:list-item>
          <text:p text:style-name="List_20_1_Content"> lack of understanding of scrum, agile, lean etc</text:p>
        </text:list-item>
        <text:list-item>
          <text:p text:style-name="List_20_1_Content"> fear of exposure or change in responsibilities</text:p>
        </text:list-item>
        <text:list-item>
          <text:p text:style-name="List_20_1_Content"> no continuous integration or automated testing</text:p>
        </text:list-item>
        <text:list-item>
          <text:p text:style-name="List_20_1_Content"> coaches / scrum masters not surfacing impediments</text:p>
        </text:list-item>
        <text:list-item>
          <text:p text:style-name="List_20_1_Content_Last"> management not focused on removing waste</text:p>
        </text:list-item>
      </text:list>
      <text:p text:style-name="Text_20_body">Some things that need to change</text:p>
      <text:list text:style-name="List_20_1" text:continue-numbering="false">
        <text:list-item>
          <text:p text:style-name="List_20_1_Content_First"> reporting – get rid of time card reporting. Report on production, not hours</text:p>
        </text:list-item>
        <text:list-item>
          <text:p text:style-name="List_20_1_Content"> recruiting – Hire for teams</text:p>
        </text:list-item>
        <text:list-item>
          <text:p text:style-name="List_20_1_Content"> job descriptions – focus on team contribution</text:p>
        </text:list-item>
        <text:list-item>
          <text:p text:style-name="List_20_1_Content"> incentive plans – reward team performance</text:p>
        </text:list-item>
        <text:list-item>
          <text:p text:style-name="List_20_1_Content"> performance appraisals – get rid of yearly</text:p>
        </text:list-item>
        <text:list-item>
          <text:p text:style-name="List_20_1_Content_Last"> space for teams – collocation works best</text:p>
        </text:list-item>
      </text:list>
      <text:p text:style-name="Text_20_body">Deploy aggressive scrum
The faster you go the more resistance there is
Like team of bike riders scrum master may need to peel off to go faster</text:p>
      <text:p text:style-name="Text_20_body">~~LINKBACK~~
~~DISC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4::15:27</meta:creation-date>
    <dc:creator>Generated</dc:creator>
    <dc:date>2026-09-14T04::15:27</dc:date>
    <dc:language>en-US</dc:language>
    <meta:editing-cycles>1</meta:editing-cycles>
    <meta:editing-duration>PT0S</meta:editing-duration>
    <dc:title>scrum_at_scale_by_jeff_sutherland</dc:title>
  </office:meta>
</office:document-meta>
</file>