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ication_approaches"/><text:bookmark-start text:name="__RefHeading___communication_approaches_1"/><text:bookmark-start text:name="communication_approaches"/>Communication Approaches<text:bookmark-end text:name="__RefHeading___communication_approaches_1"/><text:bookmark-end text:name="communication_approaches"/></text:h>
      <text:h text:style-name="Heading_20_1" text:outline-level="1"><text:bookmark-start text:name="__RefHeading___related_tags_2"/><text:bookmark-start text:name="related_tags"/>Related Tags<text:bookmark-end text:name="__RefHeading___related_tags_2"/><text:bookmark-end text:name="related_tag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0::56:04</meta:creation-date>
    <dc:creator>Generated</dc:creator>
    <dc:date>2026-09-03T00::56:04</dc:date>
    <dc:language>en-US</dc:language>
    <meta:editing-cycles>1</meta:editing-cycles>
    <meta:editing-duration>PT0S</meta:editing-duration>
    <dc:title>communication_approaches</dc:title>
  </office:meta>
</office:document-meta>
</file>